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text-align="center" style:justify-single-word="false"/>
      <style:text-properties fo:color="#ff0000" loext:opacity="100%" fo:background-color="#ffff00"/>
    </style:style>
    <style:style style:name="P2" style:family="paragraph" style:parent-style-name="Heading_20_3">
      <style:paragraph-properties fo:text-align="center" style:justify-single-word="false"/>
      <style:text-properties fo:color="#ff0000" loext:opacity="100%" fo:background-color="#ffff00"/>
    </style:style>
    <style:style style:name="P3" style:family="paragraph" style:parent-style-name="Text_20_body">
      <style:paragraph-properties fo:text-align="center" style:justify-single-word="false"/>
      <style:text-properties fo:color="#ff0000" loext:opacity="100%" fo:background-color="#ffff00"/>
    </style:style>
    <style:style style:name="P4" style:family="paragraph" style:parent-style-name="Text_20_body">
      <style:paragraph-properties fo:text-align="center" style:justify-single-word="false"/>
      <style:text-properties fo:color="#ff0000" loext:opacity="100%" officeooo:paragraph-rsid="0011d1b2" fo:background-color="#ffff00"/>
    </style:style>
    <style:style style:name="P5" style:family="paragraph" style:parent-style-name="Horizontal_20_Line">
      <style:paragraph-properties fo:text-align="center" style:justify-single-word="false"/>
      <style:text-properties fo:color="#ff0000" loext:opacity="100%" fo:background-color="#ffff00"/>
    </style:style>
    <style:style style:name="P6" style:family="paragraph" style:parent-style-name="Text_20_body" style:list-style-name="L1">
      <style:paragraph-properties fo:text-align="center" style:justify-single-word="false"/>
      <style:text-properties fo:color="#ff0000" loext:opacity="100%" fo:background-color="#ffff00"/>
    </style:style>
    <style:style style:name="P7" style:family="paragraph" style:parent-style-name="Text_20_body" style:list-style-name="L2">
      <style:paragraph-properties fo:text-align="center" style:justify-single-word="false"/>
      <style:text-properties fo:color="#ff0000" loext:opacity="100%" fo:background-color="#ffff00"/>
    </style:style>
    <style:style style:name="P8" style:family="paragraph" style:parent-style-name="Text_20_body" style:list-style-name="L3">
      <style:paragraph-properties fo:text-align="center" style:justify-single-word="false"/>
      <style:text-properties fo:color="#ff0000" loext:opacity="100%" fo:background-color="#ffff00"/>
    </style:style>
    <style:style style:name="P9" style:family="paragraph" style:parent-style-name="Text_20_body" style:list-style-name="L4">
      <style:paragraph-properties fo:text-align="center" style:justify-single-word="false"/>
      <style:text-properties fo:color="#ff0000" loext:opacity="100%" fo:background-color="#ffff00"/>
    </style:style>
    <style:style style:name="P10" style:family="paragraph" style:parent-style-name="Text_20_body" style:list-style-name="L5">
      <style:paragraph-properties fo:text-align="center" style:justify-single-word="false"/>
      <style:text-properties fo:color="#ff0000" loext:opacity="100%" fo:background-color="#ffff00"/>
    </style:style>
    <style:style style:name="P11" style:family="paragraph" style:parent-style-name="Text_20_body" style:list-style-name="L6">
      <style:paragraph-properties fo:text-align="center" style:justify-single-word="false"/>
      <style:text-properties fo:color="#ff0000" loext:opacity="100%" fo:background-color="#ffff00"/>
    </style:style>
    <style:style style:name="P12" style:family="paragraph" style:parent-style-name="Text_20_body" style:list-style-name="L7">
      <style:paragraph-properties fo:text-align="center" style:justify-single-word="false"/>
      <style:text-properties fo:color="#ff0000" loext:opacity="100%" fo:background-color="#ffff00"/>
    </style:style>
    <style:style style:name="P13" style:family="paragraph" style:parent-style-name="Text_20_body" style:list-style-name="L8">
      <style:paragraph-properties fo:text-align="center" style:justify-single-word="false"/>
      <style:text-properties fo:color="#ff0000" loext:opacity="100%" fo:background-color="#ffff00"/>
    </style:style>
    <style:style style:name="P14" style:family="paragraph" style:parent-style-name="Text_20_body" style:list-style-name="L9">
      <style:paragraph-properties fo:text-align="center" style:justify-single-word="false"/>
      <style:text-properties fo:color="#ff0000" loext:opacity="100%" fo:background-color="#ffff00"/>
    </style:style>
    <style:style style:name="P15" style:family="paragraph" style:parent-style-name="Heading_20_2">
      <style:paragraph-properties fo:text-align="center" style:justify-single-word="false"/>
      <style:text-properties fo:color="#ff0000" loext:opacity="100%" fo:background-color="#ffff00"/>
    </style:style>
    <style:style style:name="T1" style:family="text">
      <style:text-properties fo:font-weight="bold"/>
    </style:style>
    <style:style style:name="T2" style:family="text">
      <style:text-properties fo:font-style="italic"/>
    </style:style>
    <style:style style:name="T3" style:family="text">
      <style:text-properties officeooo:rsid="0011d1b2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👨‍🍳 Bucătari Personali by Costy &amp; Ana Imbuzan</text:h>
      <text:h text:style-name="P1" text:outline-level="1">🍽️ <text:span text:style-name="T1">La Masa cu Costy &amp; Ana</text:span></text:h>
      <text:h text:style-name="P2" text:outline-level="3"><text:span text:style-name="T2">Mese complete pregătite exclusiv pe bază de comandă.</text:span></text:h>
      <text:p text:style-name="P3"><text:span text:style-name="T1">Nu gătim pentru vitrină. Gătim pentru masa ta.</text:span></text:p>
      <text:p text:style-name="P4">Toate meniurile sunt pregătite din ingrediente proaspete, doar pe bază de comandă.</text:p>
      <text:p text:style-name="P4">Recomandăm plasarea comenzilor cu minimum <text:span text:style-name="T1">24–48 de ore înainte</text:span>, pentru a garanta prospețimea și calitatea fiecărui preparat.</text:p>
      <text:p text:style-name="P5"/>
      <text:h text:style-name="P1" text:outline-level="1">❤️ Cina în Familie</text:h>
      <text:h text:style-name="P2" text:outline-level="3"><text:span text:style-name="T1">199 lei</text:span> <text:span text:style-name="T2">(2–3 persoane)</text:span></text:h>
      <text:h text:style-name="P2" text:outline-level="3">Include:</text:h>
      <text:p text:style-name="P3">🥩 <text:span text:style-name="T1">800 g Fel Principal</text:span> <text:span text:style-name="T2">(la alegere)</text:span></text:p>
      <text:list text:style-name="L1">
        <text:list-item>
          <text:p text:style-name="P6">Friptură de porc la tavă</text:p>
        </text:list-item>
        <text:list-item>
          <text:p text:style-name="P6">Friptură de pui la tavă</text:p>
        </text:list-item>
        <text:list-item>
          <text:p text:style-name="P6">Ceafă de porc la grătar</text:p>
        </text:list-item>
        <text:list-item>
          <text:p text:style-name="P6">Piept de pui la grătar</text:p>
        </text:list-item>
        <text:list-item>
          <text:p text:style-name="P6">Pulpe de pui dezosate</text:p>
        </text:list-item>
        <text:list-item>
          <text:p text:style-name="P6">Tochitură</text:p>
        </text:list-item>
        <text:list-item>
          <text:p text:style-name="P6">Gulaș</text:p>
        </text:list-item>
      </text:list>
      <text:p text:style-name="P3">🥔 <text:span text:style-name="T1">600 g Garnitură</text:span> <text:span text:style-name="T2">(la alegere)</text:span></text:p>
      <text:list text:style-name="L2">
        <text:list-item>
          <text:p text:style-name="P7">Piure de cartofi</text:p>
        </text:list-item>
        <text:list-item>
          <text:p text:style-name="P7">Cartofi aurii la cuptor</text:p>
        </text:list-item>
        <text:list-item>
          <text:p text:style-name="P7">Cartofi wedges</text:p>
        </text:list-item>
        <text:list-item>
          <text:p text:style-name="P7">Cartofi țărănești</text:p>
        </text:list-item>
        <text:list-item>
          <text:p text:style-name="P7">Orez cu legume</text:p>
        </text:list-item>
        <text:list-item>
          <text:p text:style-name="P7">Pilaf</text:p>
        </text:list-item>
        <text:list-item>
          <text:p text:style-name="P7">Legume sote</text:p>
        </text:list-item>
      </text:list>
      <text:p text:style-name="P3">🥗 <text:span text:style-name="T1">400 g Salată</text:span> <text:span text:style-name="T2">(la alegere)</text:span></text:p>
      <text:list text:style-name="L3">
        <text:list-item>
          <text:p text:style-name="P8">Salată de varză</text:p>
        </text:list-item>
        <text:list-item>
          <text:p text:style-name="P8"><text:soft-page-break/>Salată mixtă</text:p>
        </text:list-item>
        <text:list-item>
          <text:p text:style-name="P8">Salată de sfeclă</text:p>
        </text:list-item>
        <text:list-item>
          <text:p text:style-name="P8">Salată de murături</text:p>
        </text:list-item>
      </text:list>
      <text:p text:style-name="P5"/>
      <text:h text:style-name="P1" text:outline-level="1">🏡 Prânzul de Duminică</text:h>
      <text:h text:style-name="P2" text:outline-level="3"><text:span text:style-name="T1">399 lei</text:span> <text:span text:style-name="T2">(4–6 persoane)</text:span></text:h>
      <text:h text:style-name="P2" text:outline-level="3">Include:</text:h>
      <text:p text:style-name="P3">🥩 <text:span text:style-name="T1">1,8 kg Fel Principal</text:span> <text:span text:style-name="T2">(un preparat sau combinație din două preparate)</text:span></text:p>
      <text:list text:style-name="L4">
        <text:list-item>
          <text:p text:style-name="P9">Friptură de porc la tavă</text:p>
        </text:list-item>
        <text:list-item>
          <text:p text:style-name="P9">Friptură de pui la tavă</text:p>
        </text:list-item>
        <text:list-item>
          <text:p text:style-name="P9">Ceafă de porc la grătar</text:p>
        </text:list-item>
        <text:list-item>
          <text:p text:style-name="P9">Piept de pui la grătar</text:p>
        </text:list-item>
        <text:list-item>
          <text:p text:style-name="P9">Piept de curcan</text:p>
        </text:list-item>
        <text:list-item>
          <text:p text:style-name="P9">Pulpe de pui dezosate</text:p>
        </text:list-item>
        <text:list-item>
          <text:p text:style-name="P9">Tochitură</text:p>
        </text:list-item>
        <text:list-item>
          <text:p text:style-name="P9">Gulaș</text:p>
        </text:list-item>
        <text:list-item>
          <text:p text:style-name="P9">Sarmale în foi de varză</text:p>
        </text:list-item>
        <text:list-item>
          <text:p text:style-name="P9">Sarmale în foi de viță</text:p>
        </text:list-item>
      </text:list>
      <text:p text:style-name="P3">🥔 <text:span text:style-name="T1">1,2 kg Garnituri</text:span> <text:span text:style-name="T2">(una sau două la alegere)</text:span></text:p>
      <text:list text:style-name="L5">
        <text:list-item>
          <text:p text:style-name="P10">Piure de cartofi</text:p>
        </text:list-item>
        <text:list-item>
          <text:p text:style-name="P10">Cartofi aurii la cuptor</text:p>
        </text:list-item>
        <text:list-item>
          <text:p text:style-name="P10">Cartofi wedges</text:p>
        </text:list-item>
        <text:list-item>
          <text:p text:style-name="P10">Cartofi gratinați</text:p>
        </text:list-item>
        <text:list-item>
          <text:p text:style-name="P10">Cartofi țărănești</text:p>
        </text:list-item>
        <text:list-item>
          <text:p text:style-name="P10">Orez cu legume</text:p>
        </text:list-item>
        <text:list-item>
          <text:p text:style-name="P10">Orez cu ciuperci</text:p>
        </text:list-item>
        <text:list-item>
          <text:p text:style-name="P10">Pilaf</text:p>
        </text:list-item>
        <text:list-item>
          <text:p text:style-name="P10">Legume sote</text:p>
        </text:list-item>
        <text:list-item>
          <text:p text:style-name="P10">Legume la grătar</text:p>
        </text:list-item>
        <text:list-item>
          <text:p text:style-name="P10">Varză călită</text:p>
        </text:list-item>
      </text:list>
      <text:p text:style-name="P3">🥗 <text:span text:style-name="T1">800 g Salată</text:span> <text:span text:style-name="T2">(la alegere)</text:span></text:p>
      <text:list text:style-name="L6">
        <text:list-item>
          <text:p text:style-name="P11"><text:soft-page-break/>Salată de varză</text:p>
        </text:list-item>
        <text:list-item>
          <text:p text:style-name="P11">Salată de varză roșie</text:p>
        </text:list-item>
        <text:list-item>
          <text:p text:style-name="P11">Salată asortată</text:p>
        </text:list-item>
        <text:list-item>
          <text:p text:style-name="P11">Salată de murături</text:p>
        </text:list-item>
        <text:list-item>
          <text:p text:style-name="P11">Salată de sfeclă</text:p>
        </text:list-item>
      </text:list>
      <text:p text:style-name="P3">🥣 <text:span text:style-name="T1">2 sosuri la alegere</text:span></text:p>
      <text:p text:style-name="P5"/>
      <text:h text:style-name="P1" text:outline-level="1">🎉 Masa Festivă</text:h>
      <text:h text:style-name="P2" text:outline-level="3"><text:span text:style-name="T1">749 lei</text:span> <text:span text:style-name="T2">(8–10 persoane)</text:span></text:h>
      <text:h text:style-name="P2" text:outline-level="3">Include:</text:h>
      <text:p text:style-name="P3">🥂 <text:span text:style-name="T1">2 kg Platou Aperitiv</text:span> <text:span text:style-name="T2">(la alegere)</text:span></text:p>
      <text:list text:style-name="L7">
        <text:list-item>
          <text:p text:style-name="P12">Tradițional Românesc</text:p>
        </text:list-item>
        <text:list-item>
          <text:p text:style-name="P12">Ardelenesc Premium</text:p>
        </text:list-item>
        <text:list-item>
          <text:p text:style-name="P12">Festiv</text:p>
        </text:list-item>
        <text:list-item>
          <text:p text:style-name="P12">Signature Costy &amp; Ana</text:p>
        </text:list-item>
        <text:list-item>
          <text:p text:style-name="P12">Vegetarian</text:p>
        </text:list-item>
      </text:list>
      <text:p text:style-name="P3">🔥 <text:span text:style-name="T1">3 kg Platou Cald</text:span> <text:span text:style-name="T2">(la alegere)</text:span></text:p>
      <text:list text:style-name="L8">
        <text:list-item>
          <text:p text:style-name="P13">Grătarul Bucătarului</text:p>
        </text:list-item>
        <text:list-item>
          <text:p text:style-name="P13">Ciobănesc</text:p>
        </text:list-item>
        <text:list-item>
          <text:p text:style-name="P13">Signature Costy &amp; Ana</text:p>
        </text:list-item>
      </text:list>
      <text:p text:style-name="P3">🥗 <text:span text:style-name="T1">1 kg Salată</text:span> <text:span text:style-name="T2">(la alegere)</text:span></text:p>
      <text:p text:style-name="P3">🍰 <text:span text:style-name="T1">1,5 kg Desert</text:span> <text:span text:style-name="T2">(la alegere)</text:span></text:p>
      <text:list text:style-name="L9">
        <text:list-item>
          <text:p text:style-name="P14">Clătite bănățene</text:p>
        </text:list-item>
        <text:list-item>
          <text:p text:style-name="P14">Papanași fierți sau prăjiți</text:p>
        </text:list-item>
        <text:list-item>
          <text:p text:style-name="P14">Tiramisu</text:p>
        </text:list-item>
        <text:list-item>
          <text:p text:style-name="P14">Crem<text:span text:style-name="T3">e</text:span>ș de casă</text:p>
        </text:list-item>
        <text:list-item>
          <text:p text:style-name="P14">Ruladă</text:p>
        </text:list-item>
        <text:list-item>
          <text:p text:style-name="P14">Coșulețe cu gem și bezea</text:p>
        </text:list-item>
        <text:list-item>
          <text:p text:style-name="P14">Cornulețe cu rahat sau gem</text:p>
        </text:list-item>
        <text:list-item>
          <text:p text:style-name="P14">Prăjitura Fanta</text:p>
        </text:list-item>
        <text:list-item>
          <text:p text:style-name="P14">Prăjitura Tăvălită</text:p>
        </text:list-item>
      </text:list>
      <text:p text:style-name="P5"><text:soft-page-break/></text:p>
      <text:h text:style-name="P1" text:outline-level="1">👨‍👩‍👧‍👦 Masa Familiei</text:h>
      <text:h text:style-name="P2" text:outline-level="3"><text:span text:style-name="T1">1.099 lei</text:span> <text:span text:style-name="T2">(12–15 persoane)</text:span></text:h>
      <text:h text:style-name="P2" text:outline-level="3">Include:</text:h>
      <text:p text:style-name="P3">🥂 <text:span text:style-name="T1">3 kg Platou Aperitiv</text:span></text:p>
      <text:p text:style-name="P3">🔥 <text:span text:style-name="T1">5 kg Platou Cald</text:span></text:p>
      <text:p text:style-name="P3">🍲 <text:span text:style-name="T1">3 kg Ciorbă</text:span> <text:span text:style-name="T2">(la alegere)</text:span></text:p>
      <text:p text:style-name="P3">🥗 <text:span text:style-name="T1">2 kg Salate</text:span> <text:span text:style-name="T2">(la alegere)</text:span></text:p>
      <text:p text:style-name="P3">🍰 <text:span text:style-name="T1">2 kg Desert</text:span> <text:span text:style-name="T2">(la alegere)</text:span></text:p>
      <text:p text:style-name="P3">🥣 <text:span text:style-name="T1">Sosuri și murături</text:span></text:p>
      <text:p text:style-name="P5"/>
      <text:h text:style-name="P1" text:outline-level="1">❤️ Meniu Personalizat</text:h>
      <text:p text:style-name="P3">Nu ai găsit combinația potrivită?</text:p>
      <text:p text:style-name="P3">Îți pregătim un meniu adaptat preferințelor tale, numărului de persoane și bugetului disponibil.</text:p>
      <text:p text:style-name="P3">📞 <text:span text:style-name="T1">Comenzi și informații: 0772 155 311</text:span></text:p>
      <text:p text:style-name="P3"><text:span text:style-name="T1">Bucătari Personali by Costy &amp; Ana Imbuzan</text:span></text:p>
      <text:h text:style-name="P15" text:outline-level="2"><text:span text:style-name="T2">Nu gătim pentru vitrină. Gătim pentru masa ta.</text:span></text:h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o" fo:country="RO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o" fo:country="RO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  <style:master-page style:name="Left_20_Page" style:display-name="Left Page" style:page-layout-name="Mpm2" style:next-style-name="Right_20_Page"/>
    <style:master-page style:name="Right_20_Page" style:display-name="Right Page" style:page-layout-name="Mpm3" style:next-style-name="Left_20_Page"/>
    <style:master-page style:name="Envelope" style:page-layout-name="Mpm4"/>
    <style:master-page style:name="Index" style:page-layout-name="Mpm1"/>
    <style:master-page style:name="HTML" style:page-layout-name="Mpm5"/>
    <style:master-page style:name="Footnote" style:page-layout-name="Mpm6"/>
    <style:master-page style:name="Endnote" style:page-layout-name="Mpm6"/>
    <style:master-page style:name="Landscape" style:page-layout-name="Mpm7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7-28T22:45:49.267570900</dc:date>
    <meta:editing-duration>PT28M14S</meta:editing-duration>
    <meta:editing-cycles>1</meta:editing-cycles>
    <meta:document-statistic meta:table-count="0" meta:image-count="0" meta:object-count="0" meta:page-count="4" meta:paragraph-count="102" meta:word-count="489" meta:character-count="2408" meta:non-whitespace-character-count="2087"/>
    <meta:generator>LibreOffice/26.2.4.2$Windows_X86_64 LibreOffice_project/0229ac93fcf0d7cbc6376066c6f35021cef002dc</meta:generator>
  </office:meta>
</office:document-meta>
</file>